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TableColumn18" style:family="table-column">
      <style:table-column-properties style:column-width="4.7243in" style:use-optimal-column-width="false"/>
    </style:style>
    <style:style style:name="TableColumn19" style:family="table-column">
      <style:table-column-properties style:column-width="2.3625in" style:use-optimal-column-width="false"/>
    </style:style>
    <style:style style:name="Table17" style:family="table">
      <style:table-properties style:width="7.0868in" fo:margin-left="0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Нормальный" style:family="paragraph">
      <style:paragraph-properties fo:text-align="end" fo:text-indent="0in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410642794/0" office:target-frame-name="_top" xlink:show="replace">Постановление Правительства Курской области от 31 октября 2024 г. N 887-пп "Об утверждении Положения о Министерстве по тарифам и ценам Курской области"</text:a></text:h>
      <text:p text:style-name="Нормальный"/>
      <text:p text:style-name="Нормальный">В соответствии с<text:s/><text:a xlink:href="https://internet.garant.ru/document/redirect/185656/0" office:target-frame-name="_top" xlink:show="replace">Федеральным законом</text:a><text:s/>от 26 марта 2003 года N 35-ФЗ "Об электроэнергетике",<text:s/><text:a xlink:href="https://internet.garant.ru/document/redirect/55170678/0" office:target-frame-name="_top" xlink:show="replace">постановлением</text:a><text:s/>Правительства Российской<text:s/>Федерации от 21 февраля 2011 г. N 97 "Об утверждении Типового положения об исполнительном органе субъекта Российской Федерации в области государственного регулирования тарифов",<text:s/><text:a xlink:href="https://internet.garant.ru/document/redirect/405053343/0" office:target-frame-name="_top" xlink:show="replace">Уставом</text:a><text:s/>Курской области,<text:s/><text:a xlink:href="https://internet.garant.ru/document/redirect/410514359/0" office:target-frame-name="_top" xlink:show="replace">постановлением</text:a><text:s/>Губернатора Курской области от 09.10.2024 N 218-пг "Об утверждении структуры исполнительных органов Курской области" Правительство Курской области<text:s/>постановляет:</text:p>
      <text:p text:style-name="Нормальный"><text:bookmark-start text:name="anchor1"/><text:bookmark-end text:name="anchor1"/>1. Утвердить прилагаемое<text:s/><text:a xlink:href="#anchor1000" office:target-frame-name="_top" xlink:show="replace">Положение</text:a><text:s/>о Министерстве по тарифам и ценам Курской области.</text:p>
      <text:p text:style-name="Нормальный"><text:bookmark-start text:name="anchor2"/><text:bookmark-end text:name="anchor2"/>2. Признать утратившими силу некоторые нормативные правовые акты Курской области по перечню согласно<text:s/><text:a xlink:href="#anchor2000" office:target-frame-name="_top" xlink:show="replace">приложению</text:a><text:s/>к настоящему постановлению.</text:p>
      <text:p text:style-name="Нормальный"><text:bookmark-start text:name="anchor3"/><text:bookmark-end text:name="anchor3"/>3. Постановление вступает в силу со дня его<text:s/><text:a xlink:href="https://internet.garant.ru/document/redirect/410642795/0" office:target-frame-name="_top" xlink:show="replace">официального опубликования</text:a><text:s/>и распространяется на правоотношения, возникшие с 18 октября 2024 года.</text:p>
      <text:p text:style-name="Нормальный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Прижатыйвлево">И.о. первого заместителя Губернатора Курской области - Председателя Правительства Курской области</text:p>
          </table:table-cell>
          <table:table-cell table:style-name="TableCell22">
            <text:p text:style-name="P23">Р.Ю. Денисов</text:p>
          </table:table-cell>
        </table:table-row>
      </table:table>
      <text:p text:style-name="Нормальный"/>
      <text:p text:style-name="Обычный"><text:bookmark-start text:name="anchor1000"/><text:bookmark-end text:name="anchor1000"/>УТВЕРЖДЕНО<text:s/><text:a xlink:href="#anchor0" office:target-frame-name="_top" xlink:show="replace">постановлением</text:a><text:s/>Правительства Курской области от 31.10.2024 N 887-пп</text:p>
      <text:p text:style-name="Нормальный"/>
      <text:h text:style-name="Заголовок1" text:outline-level="1">Положение о Министерстве по тарифам и ценам Курской области</text:h>
      <text:p text:style-name="Нормальный"/>
      <text:h text:style-name="Заголовок1" text:outline-level="1"><text:bookmark-start text:name="anchor1100"/><text:bookmark-end text:name="anchor1100"/>I. Общие положения</text:h>
      <text:p text:style-name="Нормальный"/>
      <text:p text:style-name="Нормальный"><text:bookmark-start text:name="anchor1101"/><text:bookmark-end text:name="anchor1101"/>1. Настоящее Положение определяет основные задачи, порядок формирования и основные полномочия Министерства по тарифам и ценам Курской области (далее - Министерство).</text:p>
      <text:p text:style-name="Нормальный"><text:bookmark-start text:name="anchor1102"/><text:bookmark-end text:name="anchor1102"/>2. Министерство является органом исполнительной власти Курской области, осуществляющим государственное регулирование тарифов (цен), создается постановлением Губернатора Курской области в соответствии со структурой исполнительных органов Курской области.</text:p>
      <text:p text:style-name="Нормальный"><text:bookmark-start text:name="anchor1103"/><text:bookmark-end text:name="anchor1103"/>3. Министерство в своей деятельности<text:s/>руководствуется<text:s/><text:a xlink:href="https://internet.garant.ru/document/redirect/10103000/0" office:target-frame-name="_top" xlink:show="replace">Конституцией</text:a><text:s/>Российской Федерации, федеральными законами, актами Президента Российской Федерации, Правительства Российской Федерации, актами и нормативно-методическими<text:s/>документами федерального органа исполнительной власти в области регулирования тарифов, а также актами Курской области.</text:p>
      <text:p text:style-name="Нормальный">Министерство осуществляет свою деятельность во взаимодействии с федеральным органом исполнительной власти в области регулирования тарифов, органами исполнительной власти Курской области, органами местного самоуправления, общественными объединениями и иными организациями и принимает в пределах своих полномочий решения самостоятельно.</text:p>
      <text:p text:style-name="Нормальный"><text:bookmark-start text:name="anchor1104"/><text:bookmark-end text:name="anchor1104"/>4. Министерство по вопросам, отнесенным к его компетенции, принимает постановления, нормативные правовые и индивидуальные правовые акты в установленной сфере деятельности, которые обязательны для исполнения на территории Курской области.</text:p>
      <text:p text:style-name="Нормальный"><text:bookmark-start text:name="anchor1105"/><text:bookmark-end text:name="anchor1105"/>5. Министерство является юридическим лицом, имеет печать с изображением Государственного герба Российской Федерации со своим наименованием, самостоятельный баланс, счета, открываемые в соответствии с действующим законодательством Российской Федерации, а также соответствующие штампы и бланки.</text:p>
      <text:p text:style-name="Нормальный"><text:bookmark-start text:name="anchor1106"/><text:bookmark-end text:name="anchor1106"/>6. Полное наименование: Министерство по тарифам и ценам Курской области. Сокращенное наименование: МинТЦ Курской области.</text:p>
      <text:p text:style-name="Нормальный"><text:bookmark-start text:name="anchor1107"/><text:bookmark-end text:name="anchor1107"/><text:soft-page-break/>7. Министерство финансируется за счет средств областного бюджета.</text:p>
      <text:p text:style-name="Нормальный"><text:bookmark-start text:name="anchor1108"/><text:bookmark-end text:name="anchor1108"/>8. Положение о Министерстве утверждается Правительством Курской области.</text:p>
      <text:p text:style-name="Нормальный"><text:bookmark-start text:name="anchor1109"/><text:bookmark-end text:name="anchor1109"/>9. Штатная численность Министерства утверждается Губернатором Курской области.</text:p>
      <text:p text:style-name="Нормальный"><text:bookmark-start text:name="anchor1110"/><text:bookmark-end text:name="anchor1110"/>10. Местонахождение Министерства: 305000, г. Курск, ул. Ленина, зд. 12.</text:p>
      <text:p text:style-name="Нормальный"/>
      <text:h text:style-name="Заголовок1" text:outline-level="1"><text:bookmark-start text:name="anchor1200"/><text:bookmark-end text:name="anchor1200"/>II. Основные задачи Министерства</text:h>
      <text:p text:style-name="Нормальный"/>
      <text:p text:style-name="Нормальный">Основными задачами Министерства являются:</text:p>
      <text:p text:style-name="Нормальный"><text:bookmark-start text:name="anchor1201"/><text:bookmark-end text:name="anchor1201"/>1. Установление подлежащих государственному регулированию цен<text:s/>(тарифов) в сфере электроэнергетики и теплоснабжения.</text:p>
      <text:p text:style-name="Нормальный"><text:bookmark-start text:name="anchor1202"/><text:bookmark-end text:name="anchor1202"/>2. Соблюдение баланса экономических интересов поставщиков и потребителей электрической энергии (мощности), а также теплоснабжающих организаций и потребителей тепловой энергии (мощности).</text:p>
      <text:p text:style-name="Нормальный"><text:bookmark-start text:name="anchor1203"/><text:bookmark-end text:name="anchor1203"/>3. Недопущение<text:s/>установления для отдельных категорий потребителей льготных цен (тарифов) на электрическую энергию (мощность), тепловую энергию (мощность) и теплоноситель за счет повышения цен (тарифов) для других потребителей.</text:p>
      <text:p text:style-name="Нормальный"><text:bookmark-start text:name="anchor1204"/><text:bookmark-end text:name="anchor1204"/>4. Создание экономических стимулов обеспечения повышения энергетической эффективности систем тепло- и электроснабжения и использования энергосберегающих технологий в процессах использования тепловой энергии (мощности) и электрической энергии (мощности).</text:p>
      <text:p text:style-name="Нормальный"><text:bookmark-start text:name="anchor1205"/><text:bookmark-end text:name="anchor1205"/>5. Организация и обеспечение мобилизационной подготовки и мобилизации по вопросам, входящим в сферу ведения Министерства.</text:p>
      <text:p text:style-name="Нормальный"><text:bookmark-start text:name="anchor1206"/><text:bookmark-end text:name="anchor1206"/>6. Организация и обеспечение воинского учета и бронирования на период мобилизации и в военное время граждан, пребывающих в запасе Вооруженных Сил Российской Федерации, работающих в<text:s/>Министерстве.</text:p>
      <text:p text:style-name="Нормальный"><text:bookmark-start text:name="anchor1207"/><text:bookmark-end text:name="anchor1207"/>7. Обеспечение при реализации своих полномочий приоритета целей и задач по развитию конкуренции на соответствующих товарных рынках.</text:p>
      <text:p text:style-name="Нормальный"/>
      <text:h text:style-name="Заголовок1" text:outline-level="1"><text:bookmark-start text:name="anchor1300"/><text:bookmark-end text:name="anchor1300"/>III. Основные функции Министерства</text:h>
      <text:p text:style-name="Нормальный"/>
      <text:p text:style-name="Нормальный"><text:bookmark-start text:name="anchor1301"/><text:bookmark-end text:name="anchor1301"/>1. Министерство в целях реализации возложенных на него задач в<text:s/>электроэнергетике:</text:p>
      <text:p text:style-name="Нормальный"><text:bookmark-start text:name="anchor130101"/><text:bookmark-end text:name="anchor130101"/>1.1. В соответствии с Методическими указаниями, утверждаемыми Федеральной антимонопольной службой, устанавливает на очередной финансовый год на розничном рынке:</text:p>
      <text:p text:style-name="Нормальный"><text:bookmark-start text:name="anchor13010101"/><text:bookmark-end text:name="anchor13010101"/>а) цены (тарифы) на электрическую энергию (мощность), поставляемую населению<text:s/>и приравненным к нему категориям потребителей, в пределах установленных Федеральной антимонопольной службой предельных (минимального и (или) максимального) уровней цен (тарифов) (отдельно на электрическую энергию (мощность), поставляемую населению и приравненным к нему категориям потребителей в пределах социальной нормы потребления и сверх этой нормы, - в случае, если в Курской области принято решение об установлении социальной нормы потребления);</text:p>
      <text:p text:style-name="Нормальный"><text:bookmark-start text:name="anchor13010102"/><text:bookmark-end text:name="anchor13010102"/>б) цены (тарифы) на услуги по передаче электрической энергии по электрическим сетям, принадлежащим на праве собственности или ином законном основании территориальным сетевым организациям, включая:</text:p>
      <text:p text:style-name="Нормальный">единые (котловые) тарифы;</text:p>
      <text:p text:style-name="Нормальный">тарифы взаиморасчетов между двумя сетевыми организациями;</text:p>
      <text:p text:style-name="Нормальный">цены (тарифы) на услуги по<text:s/>передаче электрической энергии для сетевых организаций, обслуживающих преимущественно одного потребителя;</text:p>
      <text:p text:style-name="Нормальный"><text:bookmark-start text:name="anchor13010103"/><text:bookmark-end text:name="anchor13010103"/>в) сбытовые надбавки гарантирующих поставщиков электрической энергии;</text:p>
      <text:p text:style-name="Нормальный"><text:bookmark-start text:name="anchor13010104"/><text:bookmark-end text:name="anchor13010104"/>г) цены (тарифы) или предельные (минимальные и (или) максимальные) уровни цен (тарифов) на электрическую энергию (мощность), произведенную на функционирующих на основе<text:s/><text:soft-page-break/>использования возобновляемых источников энергии квалифицированных генерирующих объектах и приобретаемую в целях компенсации потерь в электрических сетях;</text:p>
      <text:p text:style-name="Нормальный"><text:bookmark-start text:name="anchor13010105"/><text:bookmark-end text:name="anchor13010105"/>д) плату за технологическое присоединение к электрическим сетям территориальных сетевых организаций и (или) стандартизированные тарифные ставки, определяющие величину этой платы;</text:p>
      <text:p text:style-name="Нормальный"><text:bookmark-start text:name="anchor13010106"/><text:bookmark-end text:name="anchor13010106"/>е) цены (тарифы) на электрическую энергию при введении государственного регулирования в чрезвычайных ситуациях в соответствии со<text:s/><text:a xlink:href="https://internet.garant.ru/document/redirect/185656/2303" office:target-frame-name="_top" xlink:show="replace">статьей 23.3</text:a><text:s/>Федерального закона "Об электроэнергетике".</text:p>
      <text:p text:style-name="Нормальный"><text:bookmark-start text:name="anchor130102"/><text:bookmark-end text:name="anchor130102"/>1.2. Принимает участие в:</text:p>
      <text:p text:style-name="Нормальный"><text:bookmark-start text:name="anchor13010201"/><text:bookmark-end text:name="anchor13010201"/>а) формировании сводного прогнозного баланса производства и поставок электрической энергии (мощности) в рамках Единой энергетической системы России по субъектам Российской Федерации;</text:p>
      <text:p text:style-name="Нормальный"><text:bookmark-start text:name="anchor13010202"/><text:bookmark-end text:name="anchor13010202"/>б) назначении или замене гарантирующих поставщиков и определении или изменении границ зон их деятельности в порядке, установленном<text:s/><text:a xlink:href="https://internet.garant.ru/document/redirect/70183216/1000" office:target-frame-name="_top" xlink:show="replace">основными положениями</text:a><text:s/>функционирования розничных рынков;</text:p>
      <text:p text:style-name="Нормальный"><text:bookmark-start text:name="anchor13010203"/><text:bookmark-end text:name="anchor13010203"/>в) рассмотрении проектов инвестиционных программ субъектов электроэнергетики в части оценки предложений субъектов электроэнергетики по включению инвестиционных ресурсов, необходимых для реализации инвестиционной программы, в цены (тарифы), регулируемые Министерством, и оценки соответствия проектов инвестиционных программ сетевых организаций целевым значениям показателей надежности и качества услуг.</text:p>
      <text:p text:style-name="Нормальный"><text:bookmark-start text:name="anchor130103"/><text:bookmark-end text:name="anchor130103"/>1.3. Осуществляет урегулирование споров, связанных с применением территориальными сетевыми организациями платы за технологическое присоединение к электрическим сетям и (или) стандартизированных тарифных ставок, определяющих величину этой платы.</text:p>
      <text:p text:style-name="Нормальный"><text:bookmark-start text:name="anchor130104"/><text:bookmark-end text:name="anchor130104"/>1.4. Осуществляет мониторинг уровня регулируемых в соответствии с<text:s/><text:a xlink:href="https://internet.garant.ru/document/redirect/185656/0" office:target-frame-name="_top" xlink:show="replace">Федеральным законом</text:a><text:s/>"Об электроэнергетике" цен (тарифов) и влияющих на их изменение факторов, а также уровня нерегулируемых цен на электрическую энергию (мощность) в порядке, установленном Правительством Российской Федерации.</text:p>
      <text:p text:style-name="Нормальный"><text:bookmark-start text:name="anchor130105"/><text:bookmark-end text:name="anchor130105"/>1.5. По согласованию с Федеральной антимонопольной службой заключает с территориальной сетевой организацией соглашение об условиях осуществления регулируемых видов деятельности.</text:p>
      <text:p text:style-name="Нормальный"><text:bookmark-start text:name="anchor130106"/><text:bookmark-end text:name="anchor130106"/>1.6. Устанавливает уровень надежности и качества реализуемых товаров (услуг) для электросетевых организаций в соответствии с методическими указаниями по расчету уровня надежности и качества реализуемых товаров (услуг),<text:s/>утверждаемыми Министерством энергетики Российской Федерации по согласованию с Федеральной антимонопольной службой и Министерством экономического развития Российской Федерации, и контролирует соблюдение уровня надежности и качества реализуемых товаров (услуг).</text:p>
      <text:p text:style-name="Нормальный"><text:bookmark-start text:name="anchor1302"/><text:bookmark-end text:name="anchor1302"/>2. Министерство в целях реализации возложенных на него задач в сфере теплоснабжения:</text:p>
      <text:p text:style-name="Нормальный"><text:bookmark-start text:name="anchor130201"/><text:bookmark-end text:name="anchor130201"/>2.1. Устанавливает тарифы, перечень которых приведен в<text:s/><text:a xlink:href="https://internet.garant.ru/document/redirect/12177489/8" office:target-frame-name="_top" xlink:show="replace">статье 8</text:a><text:s/>Федерального закона "О теплоснабжении".</text:p>
      <text:p text:style-name="Нормальный"><text:bookmark-start text:name="anchor130202"/><text:bookmark-end text:name="anchor130202"/>2.2. Принимает решения о частичной или полной отмене регулирования тарифов на тепловую энергию (мощность).</text:p>
      <text:p text:style-name="Нормальный"><text:bookmark-start text:name="anchor130203"/><text:bookmark-end text:name="anchor130203"/>2.3. Отменяет в порядке, установленном Правительством Российской Федерации, решения органа местного самоуправления поселения, муниципального округа или городского округа, принятые во исполнение переданных ему в соответствии с законом субъекта Российской Федерации полномочий в соответствии с<text:s/><text:a xlink:href="https://internet.garant.ru/document/redirect/12177489/0" office:target-frame-name="_top" xlink:show="replace">Федеральным законом</text:a><text:s/>"О теплоснабжении", но противоречащие законодательству Российской Федерации или принятые с превышением предоставленной ему компетенции.</text:p>
      <text:p text:style-name="Нормальный"><text:bookmark-start text:name="anchor130204"/><text:bookmark-end text:name="anchor130204"/>2.4. Согласовывает инвестиционные программы организаций, осуществляющих регулируемые виды деятельности в сфере теплоснабжения (за<text:s/>исключением таких программ, которые утверждаются в соответствии с<text:s/><text:a xlink:href="https://internet.garant.ru/document/redirect/185656/2" office:target-frame-name="_top" xlink:show="replace">законодательством</text:a><text:s/>Российской Федерации об электроэнергетике), в случае утверждения инвестиционных программ органами местного самоуправления или органами исполнительной власти Курской области, в полномочия которых не входит установление регулируемых цен (тарифов).</text:p>
      <text:soft-page-break/>
      <text:p text:style-name="Нормальный">Осуществляет контроль за выполнением инвестиционных программ организаций, осуществляющих регулируемые виды деятельности в сфере теплоснабжения (за исключением таких программ, которые утверждаются в соответствии с<text:s/><text:a xlink:href="https://internet.garant.ru/document/redirect/185656/2" office:target-frame-name="_top" xlink:show="replace">законодательством</text:a><text:s/>Российской Федерации об электроэнергетике), в части использования инвестиционных ресурсов, включаемых в регулируемые Министерством цены (тарифы), а также за достижением этими организациями плановых значений показателей надежности и энергетической эффективности объектов теплоснабжения в результате реализации мероприятий<text:s/>таких программ.</text:p>
      <text:p text:style-name="Нормальный"><text:bookmark-start text:name="anchor130205"/><text:bookmark-end text:name="anchor130205"/>2.5. Осуществляет в случаях, предусмотренных<text:s/><text:a xlink:href="https://internet.garant.ru/document/redirect/12141176/2" office:target-frame-name="_top" xlink:show="replace">законодательством</text:a><text:s/>Российской Федерации о концессионных соглашениях, согласование значений долгосрочных параметров государственного регулирования цен (тарифов) в сфере теплоснабжения (долгосрочных параметров регулирования деятельности концессионера), а также предварительное согласование их изменений.</text:p>
      <text:p text:style-name="Нормальный"><text:bookmark-start text:name="anchor130206"/><text:bookmark-end text:name="anchor130206"/>2.6. Осуществляет в случае, предусмотренном<text:s/><text:a xlink:href="https://internet.garant.ru/document/redirect/12177489/0" office:target-frame-name="_top" xlink:show="replace">Федеральным законом</text:a><text:s/>"О теплоснабжении", согласование значений долгосрочных параметров государственного регулирования цен (тарифов) в сфере теплоснабжения, включаемых в конкурсную документацию.</text:p>
      <text:p text:style-name="Нормальный"><text:bookmark-start text:name="anchor130207"/><text:bookmark-end text:name="anchor130207"/>2.7. Утверждает предельный уровень цены на тепловую энергию (мощность).</text:p>
      <text:p text:style-name="Нормальный"><text:bookmark-start text:name="anchor130208"/><text:bookmark-end text:name="anchor130208"/>2.8. В поселениях, муниципальных округах, городских округах, не отнесенных к ценовым зонам теплоснабжения, в целях информирования теплоснабжающих организаций, теплосетевых организаций и потребителей обеспечивает расчет и размещение на<text:s/><text:a xlink:href="http://www.tarifkursk.ru" office:target-frame-name="_top" xlink:show="replace">официальном сайте</text:a><text:s/>в информационно-телекоммуникационной сети "Интернет" уровня цены на тепловую энергию (мощность), определенного в соответствии с утвержденными Правительством Российской Федерации правилами определения в ценовых зонах теплоснабжения предельного уровня цены<text:s/>на тепловую энергию (мощность), включая правила индексации предельного уровня цены на тепловую энергию (мощность), технико-экономическими параметрами работы котельных и тепловых сетей, используемыми для расчета предельного уровня цены на тепловую энергию (мощность).</text:p>
      <text:p text:style-name="Нормальный"><text:bookmark-start text:name="anchor130209"/><text:bookmark-end text:name="anchor130209"/>2.9. Предварительно согласовывает с федеральным органом исполнительной власти в области государственного регулирования тарифов в сфере теплоснабжения в порядке, установленном Правительством Российской Федерации, регулируемые цены (тарифы) в сфере теплоснабжения, если теплоснабжение потребителей, теплопотребляющие установки которых расположены на территории одного субъекта Российской Федерации, осуществляется с использованием источников тепловой энергии, расположенных на территории другого субъекта Российской Федерации.</text:p>
      <text:p text:style-name="Нормальный"><text:bookmark-start text:name="anchor130210"/><text:bookmark-end text:name="anchor130210"/>2.10. Принимает решения о выборе метода регулирования тарифов в сфере теплоснабжения с учетом предложения организации, осуществляющей регулируемые виды деятельности в сфере теплоснабжения.</text:p>
      <text:p text:style-name="Нормальный"><text:bookmark-start text:name="anchor130211"/><text:bookmark-end text:name="anchor130211"/>2.11. В случае выбора метода обеспечения доходности инвестированного капитала согласовывает соответствующее решение с федеральным органом исполнительной власти в области государственного регулирования тарифов в сфере теплоснабжения.</text:p>
      <text:p text:style-name="Нормальный"><text:bookmark-start text:name="anchor130212"/><text:bookmark-end text:name="anchor130212"/>2.12. Осуществляет в установленном Правительством Российской Федерации порядке согласование решения организатора конкурса или концедента о выборе метода регулирования тарифов в сфере теплоснабжения в соответствии с<text:s/><text:a xlink:href="https://internet.garant.ru/document/redirect/12141176/2" office:target-frame-name="_top" xlink:show="replace">законодательством</text:a><text:s/>Российской Федерации о концессионных соглашениях и<text:s/><text:a xlink:href="https://internet.garant.ru/document/redirect/12177489/0" office:target-frame-name="_top" xlink:show="replace">Федеральным законом</text:a><text:s/>"О теплоснабжении".</text:p>
      <text:p text:style-name="Нормальный"><text:bookmark-start text:name="anchor130213"/><text:bookmark-end text:name="anchor130213"/>2.13. Предоставляет по запросу организатора конкурса или концедента в порядке, установленном нормативными правовыми актами Российской Федерации в сфере теплоснабжения, информацию о ценах, величинах, значениях и параметрах, включаемых в конкурсную документацию.</text:p>
      <text:p text:style-name="Нормальный"><text:bookmark-start text:name="anchor130214"/><text:bookmark-end text:name="anchor130214"/>2.14. Согласовывает в случаях, установленных<text:s/><text:a xlink:href="https://internet.garant.ru/document/redirect/12141176/2" office:target-frame-name="_top" xlink:show="replace">законодательством</text:a><text:s/>Российской Федерации о концессионных соглашениях, установление, изменение и корректировку регулируемых цен (тарифов) на производимые и реализуемые концессионером товары и оказываемые услуги до конца срока действия концессионного соглашения по правилам, действующим на момент соответственно установления, изменения и корректировки цен (тарифов) и предусмотренным федеральными законами, иными нормативными правовыми актами Российской Федерации, законами Курской области, а также иными нормативными правовыми актами Курской области.</text:p>
      <text:p text:style-name="Нормальный"><text:bookmark-start text:name="anchor130215"/><text:bookmark-end text:name="anchor130215"/><text:soft-page-break/>2.15. Согласовывает в случаях, установленных<text:s/><text:a xlink:href="https://internet.garant.ru/document/redirect/12177489/0" office:target-frame-name="_top" xlink:show="replace">Федеральным законом</text:a><text:s/>"О теплоснабжении", установление, изменение и корректировку регулируемых цен (тарифов) на производимые и реализуемые арендатором товары и оказываемые услуги в сфере теплоснабжения до конца срока действия договора аренды по правилам, действующим на момент<text:s/>соответственно установления, изменения и корректировки цен (тарифов) и предусмотренным федеральными законами, иными нормативными правовыми актами Российской Федерации, законами Курской области, а также иными нормативными правовыми актами Курской области.</text:p>
      <text:p text:style-name="Нормальный"><text:bookmark-start text:name="anchor130216"/><text:bookmark-end text:name="anchor130216"/>2.16. Устанавливает повышающие коэффициенты к тарифам в сфере теплоснабжения при нарушении режима потребления тепловой энергии или отсутствии коммерческого учета тепловой энергии, теплоносителя в случае обязательности этого учета в соответствии с федеральными законами.</text:p>
      <text:p text:style-name="Нормальный"><text:bookmark-start text:name="anchor130217"/><text:bookmark-end text:name="anchor130217"/>2.17. Осуществляет иные полномочия, установленные<text:s/><text:a xlink:href="https://internet.garant.ru/document/redirect/12177489/0" office:target-frame-name="_top" xlink:show="replace">Федеральным законом</text:a><text:s/>"О теплоснабжении".</text:p>
      <text:p text:style-name="Нормальный"><text:bookmark-start text:name="anchor130218"/><text:bookmark-end text:name="anchor130218"/>2.18. Опубликовывает на<text:s/><text:a xlink:href="http://www.tarifkursk.ru" office:target-frame-name="_top" xlink:show="replace">официальном сайте</text:a><text:s/>Министерства в информационно-телекоммуникационной сети "Интернет" в течение десяти дней с даты утверждения и направляет в федеральный орган исполнительной власти в области государственного регулирования тарифов в сфере теплоснабжения, Правительство Курской области, органы местного самоуправления единую теплоснабжающую организацию информацию об утвержденном предельном уровне цены на тепловую энергию (мощность).</text:p>
      <text:p text:style-name="Нормальный"><text:bookmark-start text:name="anchor1303"/><text:bookmark-end text:name="anchor1303"/>3. Министерство устанавливает для организаций, осуществляющих регулируемые виды деятельности,<text:s/>в случае если цены (тарифы) на товары и услуги таких организаций подлежат установлению Министерством, требования к программам в области энергосбережения и повышения энергетической эффективности применительно к регулируемым видам деятельности в соответствии<text:s/>с<text:s/><text:a xlink:href="https://internet.garant.ru/document/redirect/198256/1000" office:target-frame-name="_top" xlink:show="replace">Правилами</text:a><text:s/>установления требований к программам в области энергосбережения и повышения энергетической эффективности организаций, осуществляющих регулируемые виды деятельности, утвержденными<text:s/><text:a xlink:href="https://internet.garant.ru/document/redirect/198256/0" office:target-frame-name="_top" xlink:show="replace">постановлением</text:a><text:s/>Правительства Российской Федерации от 15 мая 2010 г. N 340.</text:p>
      <text:p text:style-name="Нормальный"><text:bookmark-start text:name="anchor1304"/><text:bookmark-end text:name="anchor1304"/>4. Министерство представляет в федеральный орган исполнительной власти в области регулирования тарифов:</text:p>
      <text:p text:style-name="Нормальный"><text:bookmark-start text:name="anchor13040001"/><text:bookmark-end text:name="anchor13040001"/>а) информацию и необходимые материалы по вопросам установления, изменения и применения цен (тарифов), регулируемых в соответствии с<text:s/><text:a xlink:href="https://internet.garant.ru/document/redirect/185656/0" office:target-frame-name="_top" xlink:show="replace">Федеральным законом</text:a><text:s/>"Об электроэнергетике", определения и применения нерегулируемых цен на электрическую энергию (мощность) в соответствии с перечнем и условиями предоставления такой информации, определенными федеральным органом исполнительной власти в области регулирования тарифов;</text:p>
      <text:p text:style-name="Нормальный"><text:bookmark-start text:name="anchor13040002"/><text:bookmark-end text:name="anchor13040002"/>б) информацию и необходимые материалы по вопросам установления, изменения и применения тарифов, в том числе установления и изменения предельных уровней цен на тепловую энергию (мощность), регулируемых в соответствии с<text:s/><text:a xlink:href="https://internet.garant.ru/document/redirect/12177489/0" office:target-frame-name="_top" xlink:show="replace">Федеральным законом</text:a><text:s/>"О теплоснабжении", в случаях, в формате и в сроки, которые установлены Федеральным законом "О теплоснабжении", а также правилами предоставления информации в области государственного регулирования тарифов в сфере теплоснабжения, утвержденными федеральным органом исполнительной власти в области государственного регулирования тарифов;</text:p>
      <text:p text:style-name="Нормальный"><text:bookmark-start text:name="anchor13040003"/><text:bookmark-end text:name="anchor13040003"/>в) до 1 апреля года, следующего за отчетным, отчет о своей деятельности;</text:p>
      <text:p text:style-name="Нормальный"><text:bookmark-start text:name="anchor13040004"/><text:bookmark-end text:name="anchor13040004"/>г) информацию о величине перекрестного субсидирования и ее поэтапном сокращении в Курской области в соответствии с<text:s/><text:a xlink:href="https://internet.garant.ru/document/redirect/185656/0" office:target-frame-name="_top" xlink:show="replace">Федеральным законом</text:a><text:s/>"Об электроэнергетике".</text:p>
      <text:p text:style-name="Нормальный"><text:bookmark-start text:name="anchor1305"/><text:bookmark-end text:name="anchor1305"/>5. Министерство вправе в пределах своей компетенции:</text:p>
      <text:p text:style-name="Нормальный"><text:bookmark-start text:name="anchor130501"/><text:bookmark-end text:name="anchor130501"/>5.1. Запрашивать и получать у органов местного самоуправления, организаций, осуществляющих регулируемые виды деятельности, информацию и необходимые материалы по вопросам установления, изменения и применения цен (тарифов), регулируемых в соответствии с федеральными законами<text:s/><text:a xlink:href="https://internet.garant.ru/document/redirect/185656/0" office:target-frame-name="_top" xlink:show="replace">"Об электроэнергетике"</text:a><text:s/>и<text:s/><text:a xlink:href="https://internet.garant.ru/document/redirect/12177489/0" office:target-frame-name="_top" xlink:show="replace">"О теплоснабжении"</text:a>, определения и применения нерегулируемых цен на электрическую энергию (мощность) по форме и в<text:s/>сроки, которые определены Министерством.</text:p>
      <text:p text:style-name="Нормальный"><text:bookmark-start text:name="anchor130502"/><text:bookmark-end text:name="anchor130502"/><text:soft-page-break/>5.2. Осуществлять сбор информации о ценах (тарифах), установленных и регулируемых в соответствии с<text:s/><text:a xlink:href="https://internet.garant.ru/document/redirect/185656/0" office:target-frame-name="_top" xlink:show="replace">Федеральным законом</text:a><text:s/>"Об электроэнергетике",<text:s/>о нерегулируемых ценах на электрическую энергию (мощность) и об их применении.</text:p>
      <text:p text:style-name="Нормальный"><text:bookmark-start text:name="anchor130503"/><text:bookmark-end text:name="anchor130503"/>5.3. Утверждать в соответствии со стандартами раскрытия информации теплоснабжающими организациями, теплосетевыми организациями с учетом отраслевых, технологических, структурных,<text:s/>географических и других особенностей деятельности указанных организаций формы предоставления теплоснабжающими организациями, теплосетевыми организациями информации, к которой обеспечивается свободный доступ, и правила заполнения теплоснабжающими организациями, теплосетевыми организациями форм предоставления информации, утвержденных в установленном порядке.</text:p>
      <text:p text:style-name="Нормальный"><text:bookmark-start text:name="anchor1306"/><text:bookmark-end text:name="anchor1306"/>6. Министерство в целях реализации возложенных на него задач в сфере газоснабжения:</text:p>
      <text:p text:style-name="Нормальный"><text:bookmark-start text:name="anchor130601"/><text:bookmark-end text:name="anchor130601"/>6.1. Утверждает розничные цены на сжиженный газ, реализуемый населению для бытовых нужд.</text:p>
      <text:p text:style-name="Нормальный"><text:bookmark-start text:name="anchor130602"/><text:bookmark-end text:name="anchor130602"/>6.2. Утверждает розничные цены на газ, реализуемый населению для удовлетворения личных, семейных, домашних и иных нужд (кроме газа для заправки автотранспортных средств), не связанных с осуществлением предпринимательской (профессиональной) деятельности, за исключением розничных цен на сжиженный газ.</text:p>
      <text:p text:style-name="Нормальный"><text:bookmark-start text:name="anchor130603"/><text:bookmark-end text:name="anchor130603"/>6.3. Утверждает по согласованию с газораспределительными организациями специальные надбавки к тарифам на транспортировку газа по газораспределительным сетям, предназначенные для финансирования программ газификации жилищно-коммунального хозяйства, промышленных и иных организаций, расположенных на территории Курской области, и осуществляет контроль за целевым использованием финансовых средств, полученных в результате введения указанных надбавок.</text:p>
      <text:p text:style-name="Нормальный"><text:bookmark-start text:name="anchor130604"/><text:bookmark-end text:name="anchor130604"/>6.4. Представляет в федеральный орган исполнительной власти в сфере государственного регулирования цен (тарифов) заключение об обоснованности предложений организаций, осуществляющих услуги по транспортировке газа по газораспределительным сетям на территории Курской области, в отношении установления (изменения) цен (тарифов) в порядке, установленном действующим законодательством.</text:p>
      <text:p text:style-name="Нормальный"><text:bookmark-start text:name="anchor130605"/><text:bookmark-end text:name="anchor130605"/>6.5. Устанавливает плату за технологическое присоединение газоиспользующего оборудования к газораспределительным сетям и (или) стандартизированные тарифные ставки, определяющие ее величину.</text:p>
      <text:p text:style-name="Нормальный"><text:bookmark-start text:name="anchor130606"/><text:bookmark-end text:name="anchor130606"/>6.6. Определяет плановые и фактические значения показателей надежности и качества услуг по транспортировке газа по газораспределительным сетям.</text:p>
      <text:p text:style-name="Нормальный"><text:bookmark-start text:name="anchor130607"/><text:bookmark-end text:name="anchor130607"/>6.7. Устанавливает размер экономически обоснованных расходов на выполнение мероприятий, подлежащих осуществлению в ходе технологического присоединения, не покрытых финансовыми средствами, получаемыми газораспределительной организацией в результате введения специальных надбавок к тарифам на транспортировку<text:s/>газа газораспределительными организациями и установления тарифа на услуги по транспортировке газа по газораспределительным сетям, а также получаемыми газораспределительными организациями от иных источников финансирования для заявителей, указанных в<text:s/><text:a xlink:href="https://internet.garant.ru/document/redirect/12121555/1262211" office:target-frame-name="_top" xlink:show="replace">абзацах втором - пятом пункта 26.22</text:a><text:s/>Основных положений формирования и государственного регулирования цен на газ, тарифов на услуги по его транспортировке, платы за технологическое присоединение газоиспользующего оборудования к газораспределительным сетям на территории Российской Федерации и платы за технологическое присоединение к магистральным газопроводам строящихся и реконструируемых газопроводов, предназначенных для транспортировки<text:s/>газа от магистральных газопроводов до объектов капитального строительства, и газопроводов, предназначенных для транспортировки газа от месторождений природного газа до магистрального газопровода, утвержденных<text:s/><text:a xlink:href="https://internet.garant.ru/document/redirect/12121555/0" office:target-frame-name="_top" xlink:show="replace">постановлением</text:a><text:s/>Правительства Российской Федерации от 29 декабря 2000 г. N 1021 "О государственном регулировании цен на газ, тарифов на услуги по его транспортировке, платы за технологическое присоединение газоиспользующего оборудования к газораспределительным сетям на территории Российской Федерации и платы за технологическое присоединение к магистральным газопроводам строящихся и реконструируемых газопроводов, предназначенных для транспортировки газа от магистральных газопроводов<text:s/>до объектов<text:s/><text:soft-page-break/>капитального строительства, и газопроводов, предназначенных для транспортировки газа от месторождений природного газа до магистрального газопровода".</text:p>
      <text:p text:style-name="Нормальный"><text:bookmark-start text:name="anchor1307"/><text:bookmark-end text:name="anchor1307"/>7. Министерство осуществляет следующие полномочия в области регулирования тарифов в сфере обращения с твердыми коммунальными отходами:</text:p>
      <text:p text:style-name="Нормальный">утверждение предельных тарифов в области обращения с твердыми коммунальными отходами;</text:p>
      <text:p text:style-name="Нормальный">утверждение производственных программ в области обращения с твердыми коммунальными отходами;</text:p>
      <text:p text:style-name="Нормальный">определение формы заявления об урегулировании разногласий при утверждении производственной программы в области обращения с твердыми коммунальными отходами и перечня прилагаемых документов;</text:p>
      <text:p text:style-name="Нормальный">осуществление контроля за реализацией производственных программ в области обращения с твердыми коммунальными отходами в порядке, установленном законодательством;</text:p>
      <text:p text:style-name="Нормальный">определение порядка и формы представления отчетности о реализации производственной программы в области обращения с твердыми коммунальными отходами.</text:p>
      <text:p text:style-name="Нормальный">Министерство дает заключения о доступности или недоступности тарифов в области обращения с твердыми коммунальными отходами для потребителей, если в качестве источника финансирования инвестиционной программы в области обращения с твердыми коммунальными отходами указаны средства, учитываемые при установлении тарифов в области обращения с твердыми коммунальными отходами, а инвестиционная программа утверждается уполномоченным органом, в полномочия которого не входит установление регулируемых тарифов.</text:p>
      <text:p text:style-name="Нормальный">Министерство в пределах своих полномочий в области<text:s/>обращения с твердыми коммунальными отходами вправе запрашивать у организаций, осуществляющих деятельность в области обращения с твердыми коммунальными отходами, органов местного самоуправления поселений, городских округов информацию, необходимую для осуществления полномочий, установленных<text:s/><text:a xlink:href="https://internet.garant.ru/document/redirect/12112084/0" office:target-frame-name="_top" xlink:show="replace">Федеральным законом</text:a><text:s/>от 24 июня 1998 года N 89-ФЗ "Об отходах производства и потребления", другими федеральными законами, нормативными правовыми актами Правительства Российской Федерации, а указанные органы и организации обязаны предоставить запрашиваемую информацию.</text:p>
      <text:p text:style-name="Нормальный"><text:bookmark-start text:name="anchor1308"/><text:bookmark-end text:name="anchor1308"/>8. Министерство осуществляет следующие полномочия в сфере водоснабжения и водоотведения:</text:p>
      <text:p text:style-name="Нормальный"><text:bookmark-start text:name="anchor130801"/><text:bookmark-end text:name="anchor130801"/>8.1. Установление тарифов в сфере водоснабжения и<text:s/>водоотведения в случаях, определенных<text:s/><text:a xlink:href="https://internet.garant.ru/document/redirect/70103066/31" office:target-frame-name="_top" xlink:show="replace">статьей 31</text:a><text:s/>Федерального закона от 7 декабря 2011 года N 416-ФЗ "О водоснабжении и водоотведении".</text:p>
      <text:p text:style-name="Нормальный"><text:bookmark-start text:name="anchor130802"/><text:bookmark-end text:name="anchor130802"/>8.2. Утверждение производственных программ и<text:s/>контроль за выполнением производственных программ, в том числе за достижением в результате реализации мероприятий производственных программ плановых значений показателей надежности, качества, энергетической эффективности.</text:p>
      <text:p text:style-name="Нормальный"><text:bookmark-start text:name="anchor130803"/><text:bookmark-end text:name="anchor130803"/>8.3. Выбор методов регулирования тарифов организации, осуществляющей горячее водоснабжение, холодное водоснабжение и (или) водоотведение.</text:p>
      <text:p text:style-name="Нормальный"><text:bookmark-start text:name="anchor130804"/><text:bookmark-end text:name="anchor130804"/>8.4. Согласование в случаях, предусмотренных<text:s/><text:a xlink:href="https://internet.garant.ru/document/redirect/12141176/2" office:target-frame-name="_top" xlink:show="replace">законодательством</text:a><text:s/>Российской Федерации о концессионных соглашениях, долгосрочных параметров регулирования тарифов, плановых значений показателей надежности, качества, энергетической эффективности, метода регулирования тарифов.</text:p>
      <text:p text:style-name="Нормальный"><text:bookmark-start text:name="anchor130805"/><text:bookmark-end text:name="anchor130805"/>8.5. Контроль за выполнением инвестиционных программ в части использования инвестиционных ресурсов, включаемых в регулируемые Министерством цены (тарифы).</text:p>
      <text:p text:style-name="Нормальный"><text:bookmark-start text:name="anchor130806"/><text:bookmark-end text:name="anchor130806"/>8.6. Согласование в случаях, предусмотренных<text:s/><text:a xlink:href="https://internet.garant.ru/document/redirect/70103066/0" office:target-frame-name="_top" xlink:show="replace">Федеральным законом</text:a><text:s/>"О водоснабжении и водоотведении", долгосрочных параметров регулирования тарифов, плановых значений показателей надежности, качества, энергетической эффективности, метода регулирования тарифов, включаемых в конкурсную документацию.</text:p>
      <text:p text:style-name="Нормальный"><text:bookmark-start text:name="anchor130807"/><text:bookmark-end text:name="anchor130807"/>8.7. Заключение соглашений об условиях осуществления регулируемой деятельности в сфере водоснабжения и водоотведения.</text:p>
      <text:p text:style-name="Нормальный"><text:bookmark-start text:name="anchor130808"/><text:bookmark-end text:name="anchor130808"/><text:soft-page-break/>8.8. Согласование инвестиционных программ организаций, осуществляющих горячее водоснабжение, холодное водоснабжение и (или) водоотведение с использованием централизованных систем (за исключением организаций, осуществляющих горячее водоснабжение с использованием открытой системы горячего водоснабжения) в случае утверждения инвестиционных программ органами местного самоуправления или органами исполнительной власти Курской области, в полномочия которых не входит установление регулируемых цен (тарифов).</text:p>
      <text:p text:style-name="Нормальный"><text:bookmark-start text:name="anchor1309"/><text:bookmark-end text:name="anchor1309"/>9. Министерство в пределах своих полномочий в сфере водоснабжения и водоотведения имеет право запрашивать у организаций, осуществляющих горячее водоснабжение, холодное водоснабжение и (или) водоотведение, органов местного самоуправления информацию, необходимую для осуществления полномочий, установленных<text:s/><text:a xlink:href="https://internet.garant.ru/document/redirect/70103066/0" office:target-frame-name="_top" xlink:show="replace">Федеральным законом</text:a><text:s/>от 7 декабря 2011 года N 416-ФЗ "О водоснабжении и водоотведении", другими федеральными законами, нормативными правовыми актами Правительства Российской Федерации, а указанные органы и организации обязаны предоставить запрашиваемую информацию.</text:p>
      <text:p text:style-name="Нормальный"><text:bookmark-start text:name="anchor1310"/><text:bookmark-end text:name="anchor1310"/>10. Министерство в рамках предоставленных полномочий устанавливает:</text:p>
      <text:p text:style-name="Нормальный"><text:bookmark-start text:name="anchor13100001"/><text:bookmark-end text:name="anchor13100001"/>а) цены на топливо твердое, топливо печное бытовое и керосин, реализуемые гражданам, управляющим организациям, товариществам собственников жилья, жилищным, жилищно-строительным или иным специализированным потребительским кооперативам, созданным в целях<text:s/>удовлетворения потребностей граждан в жилье;</text:p>
      <text:p text:style-name="Нормальный"><text:bookmark-start text:name="anchor13100002"/><text:bookmark-end text:name="anchor13100002"/>б) экономически обоснованный уровень тарифов, сборов и платы в отношении работ (услуг) субъектов естественных монополий в сфере перевозок пассажиров железнодорожным транспортом общего пользования в пригородном сообщении, а также тарифы, сборы и плату за данные перевозки, оплачиваемые пассажирами при осуществлении поездок в пригородном сообщении;</text:p>
      <text:p text:style-name="Нормальный"><text:bookmark-start text:name="anchor13100003"/><text:bookmark-end text:name="anchor13100003"/>в) тарифы на услуги в аэропортах в соответствии с действующим законодательством;</text:p>
      <text:p text:style-name="Нормальный"><text:bookmark-start text:name="anchor13100004"/><text:bookmark-end text:name="anchor13100004"/>г) тарифы на транспортные услуги, оказываемые на подъездных железнодорожных путях организациями промышленного железнодорожного транспорта и другими хозяйствующими субъектами независимо от организационно-правовой формы, за исключением организаций федерального железнодорожного транспорта;</text:p>
      <text:p text:style-name="Нормальный"><text:bookmark-start text:name="anchor13100005"/><text:bookmark-end text:name="anchor13100005"/>д) ставки на выполнение работ по технической инвентаризации жилищного фонда, производимых специализированными государственными и муниципальными организациями технической инвентаризации;</text:p>
      <text:p text:style-name="Нормальный"><text:bookmark-start text:name="anchor13100006"/><text:bookmark-end text:name="anchor13100006"/>е) предельные размеры оптовых надбавок и предельные размеры розничных надбавок к фактическим отпускным ценам, установленным производителями лекарственных препаратов, на лекарственные препараты, включенные в перечень жизненно необходимых и важнейших лекарственных препаратов;</text:p>
      <text:p text:style-name="Нормальный"><text:bookmark-start text:name="anchor13100007"/><text:bookmark-end text:name="anchor13100007"/>ж) предельные размеры оптовых надбавок к фактическим отпускным ценам на медицинские изделия, включенные в утвержденный Правительством Российской Федерации перечень медицинских изделий, имплантируемых в организм человека при оказании медицинской помощи в рамках программы государственных гарантий бесплатного оказания гражданам медицинской помощи;</text:p>
      <text:p text:style-name="Нормальный"><text:bookmark-start text:name="anchor13100008"/><text:bookmark-end text:name="anchor13100008"/>з) наценки на продукцию (товары), реализуемую на предприятиях общественного питания при общеобразовательных школах, профтехучилищах, средних специальных и высших учебных заведениях;</text:p>
      <text:p text:style-name="Нормальный"><text:bookmark-start text:name="anchor13100009"/><text:bookmark-end text:name="anchor13100009"/>и) регулируемые тарифы на перевозки по<text:s/>муниципальным маршрутам регулярных перевозок в границах городского округа "Город Курск";</text:p>
      <text:p text:style-name="Нормальный"><text:bookmark-start text:name="anchor13100010"/><text:bookmark-end text:name="anchor13100010"/>к) регулируемые тарифы на перевозки по межмуниципальным маршрутам регулярных перевозок в границах Курской области;</text:p>
      <text:p text:style-name="Нормальный"><text:bookmark-start text:name="anchor13100011"/><text:bookmark-end text:name="anchor13100011"/>л) регулируемые тарифы на перевозки по муниципальным<text:s/>маршрутам регулярных перевозок.</text:p>
      <text:p text:style-name="Нормальный"><text:bookmark-start text:name="anchor1311"/><text:bookmark-end text:name="anchor1311"/>11. Министерство является уполномоченным органом по установлению:</text:p>
      <text:p text:style-name="Нормальный">базового уровня тарифов - начальной максимальной цены торгов (аукцион на понижение цены) по выбору исполнителя услуг по перемещению и хранению задержанных транспортных средств;</text:p>
      <text:soft-page-break/>
      <text:p text:style-name="Нормальный">тарифов на перемещение и хранение задержанных транспортных средств по результатам торгов, указанных в настоящем пункте;</text:p>
      <text:p text:style-name="Нормальный">тарифов на перемещение и хранение задержанных транспортных средств не выше определенного базового уровня в случае признания торгов, указанных в настоящем пункте, несостоявшимися;</text:p>
      <text:p text:style-name="Нормальный">сроков оплаты стоимости перемещения и хранения задержанных транспортных средств;</text:p>
      <text:p text:style-name="Нормальный">единицы времени, за которую устанавливается тариф на хранение задержанных транспортных средств.</text:p>
      <text:p text:style-name="Нормальный"><text:bookmark-start text:name="anchor1312"/><text:bookmark-end text:name="anchor1312"/>12. Министерство<text:s/>производит расчет средней стоимости одного дня пребывания детей в организациях отдыха детей и их оздоровления Курской области и стоимости набора продуктов для двухразового питания детей в лагерях с дневным пребыванием.</text:p>
      <text:p text:style-name="Нормальный"><text:bookmark-start text:name="anchor1313"/><text:bookmark-end text:name="anchor1313"/>13. Министерство готовит проект нормативного правового акта Правительства Курской области по вопросам установления предельных размеров платы за проведение технического осмотра транспортных средств.</text:p>
      <text:p text:style-name="Нормальный">Министерство при подготовке проекта нормативного правового акта, указанного в настоящем пункте, осуществляет анализ экономической обоснованности расчетов по установлению (пересмотру) размеров платы за проведение технического осмотра транспортных средств, составляет экспертное заключение.</text:p>
      <text:p text:style-name="Нормальный">Министерство имеет право вносить на рассмотрение Правительства Курской области предложения по вопросу установления (пересмотра) размеров платы за проведение технического осмотра транспортных средств.</text:p>
      <text:p text:style-name="Нормальный"><text:bookmark-start text:name="anchor1314"/><text:bookmark-end text:name="anchor1314"/>14. Министерство готовит проекты нормативных правовых актов Губернатора Курской области по вопросам утверждения предельных (максимальных) индексов изменения размера вносимой гражданами платы за коммунальные услуги в муниципальных образованиях.</text:p>
      <text:p text:style-name="Нормальный">Министерство имеет право:</text:p>
      <text:p text:style-name="Нормальный"><text:bookmark-start text:name="anchor13140001"/><text:bookmark-end text:name="anchor13140001"/>1) вносить на рассмотрение Губернатора Курской области предложения по вопросам установления (изменения)<text:s/>указанных в настоящем пункте предельных (максимальных) индексов;</text:p>
      <text:p text:style-name="Нормальный"><text:bookmark-start text:name="anchor13140002"/><text:bookmark-end text:name="anchor13140002"/>2) запрашивать и получать у органа местного самоуправления информацию и иные необходимые сведения по вопросам применения предельных индексов для соответствующего муниципального образования;</text:p>
      <text:p text:style-name="Нормальный"><text:bookmark-start text:name="anchor13140003"/><text:bookmark-end text:name="anchor13140003"/>3) осуществлять сбор информации о соответствии размера платы граждан за коммунальные услуги предельным индексам, установленным для соответствующего муниципального образования;</text:p>
      <text:p text:style-name="Нормальный"><text:bookmark-start text:name="anchor13140004"/><text:bookmark-end text:name="anchor13140004"/>4) запрашивать и получать у органов местного самоуправления, организаций, осуществляющих регулируемые виды деятельности, информацию и необходимые материалы по вопросам платы граждан за коммунальные услуги, платы граждан за жилое помещение в формате, определяемом Министерством;</text:p>
      <text:p text:style-name="Нормальный"><text:bookmark-start text:name="anchor13140005"/><text:bookmark-end text:name="anchor13140005"/>5) осуществлять сбор информации о плате граждан за коммунальные услуги, плате граждан за жилое помещение, в том числе в рамках государственной информационной системы.</text:p>
      <text:p text:style-name="Нормальный"><text:bookmark-start text:name="anchor1315"/><text:bookmark-end text:name="anchor1315"/>15. К полномочиям Министерства в сфере государственного контроля (надзора) в соответствии с действующим законодательством относятся:</text:p>
      <text:p text:style-name="Нормальный"><text:bookmark-start text:name="anchor13150001"/><text:bookmark-end text:name="anchor13150001"/>1) осуществление регионального государственного контроля (надзора) в сферах естественных монополий;</text:p>
      <text:p text:style-name="Нормальный"><text:bookmark-start text:name="anchor13150002"/><text:bookmark-end text:name="anchor13150002"/>2) осуществление регионального государственного контроля (надзора) за регулируемыми государством ценами (тарифами) в электроэнергетике;</text:p>
      <text:p text:style-name="Нормальный"><text:bookmark-start text:name="anchor13150003"/><text:bookmark-end text:name="anchor13150003"/>3) осуществление регионального государственного контроля (надзора) в области регулирования цен (тарифов) в сфере теплоснабжения;</text:p>
      <text:p text:style-name="Нормальный"><text:bookmark-start text:name="anchor13150004"/><text:bookmark-end text:name="anchor13150004"/>4) осуществление регионального государственного контроля (надзора) за установлением и (или) применением регулируемых государством цен (тарифов) в области газоснабжения;</text:p>
      <text:p text:style-name="Нормальный"><text:bookmark-start text:name="anchor13150005"/><text:bookmark-end text:name="anchor13150005"/>5) осуществление регионального государственного контроля (надзора) в области регулирования тарифов в сфере водоснабжения и водоотведения;</text:p>
      <text:p text:style-name="Нормальный"><text:bookmark-start text:name="anchor13150006"/><text:bookmark-end text:name="anchor13150006"/><text:soft-page-break/>6) осуществление регионального государственного контроля (надзора) в области регулирования тарифов в сфере обращения с твердыми коммунальными отходами;</text:p>
      <text:p text:style-name="Нормальный"><text:bookmark-start text:name="anchor13150007"/><text:bookmark-end text:name="anchor13150007"/>7) осуществление регионального государственного контроля (надзора) за соблюдением операторами технического осмотра установленных на территории Курской области предельных размеров платы за проведение технического осмотра транспортных средств и размеров платы за выдачу дубликата диагностической карты на бумажном носителе;</text:p>
      <text:p text:style-name="Нормальный"><text:bookmark-start text:name="anchor13150008"/><text:bookmark-end text:name="anchor13150008"/>8) осуществление регионального государственного контроля (надзора) за применением цен на лекарственные препараты, включенные в перечень жизненно необходимых и важнейших лекарственных препаратов.</text:p>
      <text:p text:style-name="Нормальный"><text:bookmark-start text:name="anchor1316"/><text:bookmark-end text:name="anchor1316"/>16. В рамках предмета регионального государственного контроля (надзора) в сферах естественных монополий осуществляется оценка:</text:p>
      <text:p text:style-name="Нормальный">соблюдения юридическими лицами и индивидуальными предпринимателями обязательных требований, установленных в соответствии с законодательством Российской Федерации, к установлению и (или) применению цен (тарифов) на продукцию, товары и услуги, предусмотренные перечнем продукции производственно-технического назначения, товаров народного потребления и услуг, на которые государственное регулирование цен (тарифов) на внутреннем рынке Российской Федерации осуществляют органы исполнительной власти Курской области;</text:p>
      <text:p text:style-name="Нормальный">соблюдения юридическими лицами и индивидуальными предпринимателями обязательных требований, установленных в соответствии с законодательством Российской Федерации, к установлению и (или) применению цен (тарифов) на услуги, предусмотренные перечнем услуг транспортных, снабженческо-сбытовых и торговых организаций, на которые органам исполнительной власти Курской области предоставляется право вводить государственное регулирование тарифов и надбавок.</text:p>
      <text:p text:style-name="Нормальный"><text:bookmark-start text:name="anchor1317"/><text:bookmark-end text:name="anchor1317"/>17. В целях реализации возложенных задач и функций Министерство:</text:p>
      <text:p text:style-name="Нормальный"><text:bookmark-start text:name="anchor131701"/><text:bookmark-end text:name="anchor131701"/>17.1. Запрашивает в пределах своих полномочий у органов исполнительной власти Курской области, органов местного самоуправления и организаций материалы по вопросам регулирования цен (тарифов, наценок, надбавок, ставок) и контроля их применения.</text:p>
      <text:p text:style-name="Нормальный"><text:bookmark-start text:name="anchor131702"/><text:bookmark-end text:name="anchor131702"/>17.2. Создает экспертные и рабочие группы для рассмотрения вопросов, отнесенных к компетенции Министерства.</text:p>
      <text:p text:style-name="Нормальный"><text:bookmark-start text:name="anchor131703"/><text:bookmark-end text:name="anchor131703"/>17.3. Публикует в установленном порядке:</text:p>
      <text:p text:style-name="Нормальный"><text:bookmark-start text:name="anchor13150009"/><text:bookmark-end text:name="anchor13150009"/>1) принятые постановления;</text:p>
      <text:p text:style-name="Нормальный"><text:bookmark-start text:name="anchor13150010"/><text:bookmark-end text:name="anchor13150010"/>2) отчет о своей деятельности.</text:p>
      <text:p text:style-name="Нормальный"><text:bookmark-start text:name="anchor131704"/><text:bookmark-end text:name="anchor131704"/>17.4. Осуществляет анализ экономической обоснованности цен и тарифов, торговых надбавок, наценок, ставок, платы, утверждаемых в<text:s/>установленном порядке.</text:p>
      <text:p text:style-name="Нормальный"><text:bookmark-start text:name="anchor131705"/><text:bookmark-end text:name="anchor131705"/>17.5. Составляет в пределах своей компетенции протоколы об административных правонарушениях, предусмотренных<text:s/><text:a xlink:href="https://internet.garant.ru/document/redirect/12125267/0" office:target-frame-name="_top" xlink:show="replace">Кодексом</text:a><text:s/>Российской Федерации об административных правонарушениях.</text:p>
      <text:p text:style-name="Нормальный"><text:bookmark-start text:name="anchor131706"/><text:bookmark-end text:name="anchor131706"/>17.6. Рассматривает в пределах своей компетенции дела об административных правонарушениях, предусмотренных<text:s/><text:a xlink:href="https://internet.garant.ru/document/redirect/12125267/0" office:target-frame-name="_top" xlink:show="replace">Кодексом</text:a><text:s/>Российской Федерации об административных правонарушениях.</text:p>
      <text:p text:style-name="Нормальный"><text:bookmark-start text:name="anchor131707"/><text:bookmark-end text:name="anchor131707"/>17.7. Рассматривает обращения граждан и организаций по вопросам ценообразования и правильности применения цен и тарифов.</text:p>
      <text:p text:style-name="Нормальный"><text:bookmark-start text:name="anchor131708"/><text:bookmark-end text:name="anchor131708"/>17.8. Организует и обеспечивает через соответствующий орган мобилизационную подготовку и мобилизацию в Министерстве.</text:p>
      <text:p text:style-name="Нормальный"><text:bookmark-start text:name="anchor131709"/><text:bookmark-end text:name="anchor131709"/>17.9. Разрабатывает мобилизационные планы и обеспечивает их выполнение.</text:p>
      <text:p text:style-name="Нормальный"><text:bookmark-start text:name="anchor131710"/><text:bookmark-end text:name="anchor131710"/>17.10. Организует и обеспечивает воинский учет и бронирование на период мобилизации и на военное время граждан, пребывающих в запасе Вооруженных Сил Российской Федерации, работающих в<text:s/>Министерстве.</text:p>
      <text:p text:style-name="Нормальный"><text:bookmark-start text:name="anchor131711"/><text:bookmark-end text:name="anchor131711"/>17.11. Осуществляет в пределах своих полномочий мероприятия по гражданской обороне и защите населения и территорий от чрезвычайных ситуаций.</text:p>
      <text:p text:style-name="Нормальный"><text:bookmark-start text:name="anchor131712"/><text:bookmark-end text:name="anchor131712"/><text:soft-page-break/>17.12. Осуществляет работу по комплектованию, хранению, учету и использованию архивных документов, образовавшихся в процессе деятельности Министерства, в соответствии с действующим законодательством.</text:p>
      <text:p text:style-name="Нормальный"><text:bookmark-start text:name="anchor131713"/><text:bookmark-end text:name="anchor131713"/>17.13. Обеспечивает учет, сохранность документов постоянного срока хранения и по личному составу, а также своевременную передачу их на государственное хранение при реорганизации или ликвидации.</text:p>
      <text:p text:style-name="Нормальный"><text:bookmark-start text:name="anchor131714"/><text:bookmark-end text:name="anchor131714"/>17.14. Организует и обеспечивает проведение мероприятий по защите информации в Министерстве в соответствии с действующим законодательством.</text:p>
      <text:p text:style-name="Нормальный">Разрабатывает ежегодные планы мероприятий по обеспечению защиты информации в Министерстве и обеспечивает их выполнение.</text:p>
      <text:p text:style-name="Нормальный"><text:bookmark-start text:name="anchor131715"/><text:bookmark-end text:name="anchor131715"/>17.15. Осуществляет иные полномочия, предусмотренные законодательством Российской Федерации и законодательством Курской области.</text:p>
      <text:p text:style-name="Нормальный"/>
      <text:h text:style-name="Заголовок1" text:outline-level="1"><text:bookmark-start text:name="anchor1400"/><text:bookmark-end text:name="anchor1400"/>IV. Организация деятельности Министерства</text:h>
      <text:p text:style-name="Нормальный"/>
      <text:p text:style-name="Нормальный"><text:bookmark-start text:name="anchor1401"/><text:bookmark-end text:name="anchor1401"/>1. Министерство возглавляет министр, который назначается на должность и освобождается от должности Губернатором Курской области по согласованию с федеральным органом исполнительной власти в области регулирования тарифов.</text:p>
      <text:p text:style-name="Нормальный"><text:bookmark-start text:name="anchor1402"/><text:bookmark-end text:name="anchor1402"/>2. Министр имеет заместителей, которые назначаются и освобождаются от должности Губернатором Курской области в установленном порядке.</text:p>
      <text:p text:style-name="Нормальный"><text:bookmark-start text:name="anchor1403"/><text:bookmark-end text:name="anchor1403"/>3. Министр:</text:p>
      <text:p text:style-name="Нормальный"><text:bookmark-start text:name="anchor140301"/><text:bookmark-end text:name="anchor140301"/>1) осуществляет общее руководство деятельностью Министерства, издает в пределах своих полномочий в соответствии с федеральным законодательством и законодательством Курской области приказы<text:s/>и распоряжения;</text:p>
      <text:p text:style-name="Нормальный"><text:bookmark-start text:name="anchor140302"/><text:bookmark-end text:name="anchor140302"/>2) несет персональную ответственность за выполнение возложенных на Министерство задач и осуществление им своих функций;</text:p>
      <text:p text:style-name="Нормальный"><text:bookmark-start text:name="anchor140303"/><text:bookmark-end text:name="anchor140303"/>3) организует работу и распределяет обязанности между членами Правления Министерства, а также работниками Министерства;</text:p>
      <text:p text:style-name="Нормальный"><text:bookmark-start text:name="anchor140304"/><text:bookmark-end text:name="anchor140304"/>4) утверждает положения о структурных подразделениях, должностные регламенты (за исключением заместителей министра) и должностные инструкции работников Министерства;</text:p>
      <text:p text:style-name="Нормальный"><text:bookmark-start text:name="anchor140305"/><text:bookmark-end text:name="anchor140305"/>5) утверждает структуру и штатное расписание Министерства в пределах утвержденной штатной<text:s/>численности работников Министерства;</text:p>
      <text:p text:style-name="Нормальный"><text:bookmark-start text:name="anchor140306"/><text:bookmark-end text:name="anchor140306"/>6) назначает на должность и освобождает от должности работников Министерства (за исключением заместителей министра);</text:p>
      <text:p text:style-name="Нормальный"><text:bookmark-start text:name="anchor140307"/><text:bookmark-end text:name="anchor140307"/>7) применяет к работникам Министерства поощрения и налагает на них дисциплинарные взыскания (за исключением заместителей министра) в соответствии с действующим законодательством;</text:p>
      <text:p text:style-name="Нормальный"><text:bookmark-start text:name="anchor140308"/><text:bookmark-end text:name="anchor140308"/>8) принимает меры по борьбе с коррупцией;</text:p>
      <text:p text:style-name="Нормальный"><text:bookmark-start text:name="anchor140309"/><text:bookmark-end text:name="anchor140309"/>9) утверждает перечень должностных лиц Министерства, имеющих право составлять протоколы об административных правонарушениях в соответствии с<text:s/><text:a xlink:href="https://internet.garant.ru/document/redirect/12125267/0" office:target-frame-name="_top" xlink:show="replace">Кодексом</text:a><text:s/>Российской Федерации об административных правонарушениях;</text:p>
      <text:p text:style-name="Нормальный"><text:bookmark-start text:name="anchor140310"/><text:bookmark-end text:name="anchor140310"/>10) от имени Министерства рассматривает дела об административных правонарушениях, предусмотренных<text:s/><text:a xlink:href="https://internet.garant.ru/document/redirect/12125267/0" office:target-frame-name="_top" xlink:show="replace">Кодексом</text:a><text:s/>Российской Федерации об административных правонарушениях;</text:p>
      <text:p text:style-name="Нормальный"><text:bookmark-start text:name="anchor140311"/><text:bookmark-end text:name="anchor140311"/>11) осуществляет иные полномочия в соответствии с законодательством Российской Федерации и Курской области.</text:p>
      <text:p text:style-name="Нормальный"><text:bookmark-start text:name="anchor1404"/><text:bookmark-end text:name="anchor1404"/>4. Правление<text:s/>Министерства.</text:p>
      <text:p text:style-name="Нормальный"><text:bookmark-start text:name="anchor140401"/><text:bookmark-end text:name="anchor140401"/>4.1. Для определения основных направлений деятельности Министерства и принятия решений об утверждении цен (тарифов) и их предельных уровней образуется коллегиальный орган (Правление Министерства) общей численностью не более 9 человек.</text:p>
      <text:soft-page-break/>
      <text:p text:style-name="Нормальный">В состав коллегиального органа без права передачи полномочий иным лицам входят работники Министерства в количестве не более 7 человек и один представитель антимонопольного органа, а при рассмотрении и принятии решений по вопросам регулирования цен (тарифов) в области электроэнергетики - также один представитель от совета рынка. Представитель антимонопольного органа входит в состав коллегиального органа с правом совещательного голоса (не принимает участия в голосовании).</text:p>
      <text:p text:style-name="Нормальный">Министр является председателем коллегиального органа и утверждает персональный состав коллегиального органа, а также порядок его деятельности своими распоряжениями.</text:p>
      <text:p text:style-name="Нормальный"><text:bookmark-start text:name="anchor140402"/><text:bookmark-end text:name="anchor140402"/>4.2. Обеспечение деятельности Правления Министерства осуществляется Министерством.</text:p>
      <text:p text:style-name="Нормальный"/>
      <text:h text:style-name="Заголовок1" text:outline-level="1"><text:bookmark-start text:name="anchor1500"/><text:bookmark-end text:name="anchor1500"/>V. Имущество и финансовые средства Министерства</text:h>
      <text:p text:style-name="Нормальный"/>
      <text:p text:style-name="Нормальный">Имущество Министерства составляют закрепленные за ним на правах оперативного управления основные и оборотные средства, финансовые ресурсы, отражаемые на его самостоятельном балансе.</text:p>
      <text:p text:style-name="Нормальный"/>
      <text:h text:style-name="Заголовок1" text:outline-level="1"><text:bookmark-start text:name="anchor1600"/><text:bookmark-end text:name="anchor1600"/>VI. Реорганизация и ликвидация Министерства</text:h>
      <text:p text:style-name="Нормальный"/>
      <text:p text:style-name="Нормальный">Реорганизация и ликвидация Министерства осуществляются в порядке, установленном действующим законодательством Российской Федерации.</text:p>
      <text:p text:style-name="Нормальный"/>
      <text:p text:style-name="Обычный"><text:bookmark-start text:name="anchor2000"/><text:bookmark-end text:name="anchor2000"/>Приложение к<text:s/><text:a xlink:href="#anchor0" office:target-frame-name="_top" xlink:show="replace">постановлению</text:a><text:s/>Правительства Курской области от 31.10.2024 N 887-пп</text:p>
      <text:p text:style-name="Нормальный"/>
      <text:h text:style-name="Заголовок1" text:outline-level="1">Перечень некоторых нормативных правовых актов<text:s/>Курской области, признанных утратившими силу</text:h>
      <text:p text:style-name="Нормальный"/>
      <text:p text:style-name="Нормальный"><text:bookmark-start text:name="anchor2001"/><text:bookmark-end text:name="anchor2001"/>1.<text:s/><text:a xlink:href="https://internet.garant.ru/document/redirect/42411242/0" office:target-frame-name="_top" xlink:show="replace">Постановление</text:a><text:s/>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02"/><text:bookmark-end text:name="anchor2002"/>2.<text:s/><text:a xlink:href="https://internet.garant.ru/document/redirect/42413402/0" office:target-frame-name="_top" xlink:show="replace">Постановление</text:a><text:s/>Администрации Курской области от 21.07.2016 N 525-па "О внесении изменений в постановление Администрации Курской области от 21.04.2016 N 230-па "Об утверждении<text:s/>Положения о комитете по тарифам и ценам Курской области".</text:p>
      <text:p text:style-name="Нормальный"><text:bookmark-start text:name="anchor2003"/><text:bookmark-end text:name="anchor2003"/>3.<text:s/><text:a xlink:href="https://internet.garant.ru/document/redirect/42419808/0" office:target-frame-name="_top" xlink:show="replace">Постановление</text:a><text:s/>Администрации Курской области от 03.05.2017 N 355-па "О внесении изменений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04"/><text:bookmark-end text:name="anchor2004"/>4.<text:s/><text:a xlink:href="https://internet.garant.ru/document/redirect/42422184/0" office:target-frame-name="_top" xlink:show="replace">Постановление</text:a><text:s/>Администрации Курской области от 08.11.2017 N 884-па "О внесении изменений в Положение о комитете по тарифам и ценам Курской области, утвержденное постановлением Администрации Курской области от 21.04.2016 N 230-па".</text:p>
      <text:p text:style-name="Нормальный"><text:bookmark-start text:name="anchor2005"/><text:bookmark-end text:name="anchor2005"/>5.<text:s/><text:a xlink:href="https://internet.garant.ru/document/redirect/42426434/0" office:target-frame-name="_top" xlink:show="replace">Постановление</text:a><text:s/>Администрации Курской области от 09.07.2018 N 554-па "О внесении изменений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06"/><text:bookmark-end text:name="anchor2006"/>6.<text:s/><text:a xlink:href="https://internet.garant.ru/document/redirect/42427380/0" office:target-frame-name="_top" xlink:show="replace">Постановление</text:a><text:s/>Администрации Курской области от 11.09.2018 N 732-па "О внесении изменений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07"/><text:bookmark-end text:name="anchor2007"/>7.<text:s/><text:a xlink:href="https://internet.garant.ru/document/redirect/42429688/0" office:target-frame-name="_top" xlink:show="replace">Постановление</text:a><text:s/>Администрации Курской области от 24.12.2018 N 1051-па "О внесении изменений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08"/><text:bookmark-end text:name="anchor2008"/><text:soft-page-break/>8.<text:s/><text:a xlink:href="https://internet.garant.ru/document/redirect/42433544/0" office:target-frame-name="_top" xlink:show="replace">Постановление</text:a><text:s/>Администрации Курской области от 10.04.2019 N 313-па "О внесении изменений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09"/><text:bookmark-end text:name="anchor2009"/>9.<text:s/><text:a xlink:href="https://internet.garant.ru/document/redirect/42435186/0" office:target-frame-name="_top" xlink:show="replace">Постановление</text:a><text:s/>Администрации Курской области от 24.05.2019 N 462-па "О внесении изменений в постановление Администрации Курской области от 10.04.2019 N 313-па "О внесении изменений в постановление Администрации Курской области от 21.04.2016 N 230-па "Об утверждении<text:s/>Положения о комитете по тарифам и ценам Курской области".</text:p>
      <text:p text:style-name="Нормальный"><text:bookmark-start text:name="anchor2010"/><text:bookmark-end text:name="anchor2010"/>10.<text:s/><text:a xlink:href="https://internet.garant.ru/document/redirect/73100527/0" office:target-frame-name="_top" xlink:show="replace">Постановление</text:a><text:s/>Администрации Курской области от 03.12.2019 N 1190-па "О внесении изменения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11"/><text:bookmark-end text:name="anchor2011"/>11.<text:s/><text:a xlink:href="https://internet.garant.ru/document/redirect/400335459/0" office:target-frame-name="_top" xlink:show="replace">Постановление</text:a><text:s/>Администрации Курской области от 17.02.2021 N 142-па "О внесении изменений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12"/><text:bookmark-end text:name="anchor2012"/>12.<text:s/><text:a xlink:href="https://internet.garant.ru/document/redirect/402641108/0" office:target-frame-name="_top" xlink:show="replace">Постановление</text:a><text:s/>Администрации Курской области от 20.08.2021 N 881-па "О внесении изменений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13"/><text:bookmark-end text:name="anchor2013"/>13.<text:s/><text:a xlink:href="https://internet.garant.ru/document/redirect/404710141/0" office:target-frame-name="_top" xlink:show="replace">Постановление</text:a><text:s/>Администрации Курской области от 19.05.2022 N 567-па "О внесении изменений в постановление Администрации Курской области от 21.04.2016 N 230-па "Об<text:s/>утверждении Положения о комитете по тарифам и ценам Курской области".</text:p>
      <text:p text:style-name="Нормальный"><text:bookmark-start text:name="anchor2014"/><text:bookmark-end text:name="anchor2014"/>14.<text:s/><text:a xlink:href="https://internet.garant.ru/document/redirect/404801843/0" office:target-frame-name="_top" xlink:show="replace">Постановление</text:a><text:s/>Администрации Курской области от 07.06.2022 N 624-па "О внесении изменения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15"/><text:bookmark-end text:name="anchor2015"/>15.<text:s/><text:a xlink:href="https://internet.garant.ru/document/redirect/405802239/0" office:target-frame-name="_top" xlink:show="replace">Постановление</text:a><text:s/>Администрации Курской области от 25.11.2022 N 1359-па "О внесении изменений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16"/><text:bookmark-end text:name="anchor2016"/>16.<text:s/><text:a xlink:href="https://internet.garant.ru/document/redirect/407912497/0" office:target-frame-name="_top" xlink:show="replace">Постановление</text:a><text:s/>Правительства Курской области от 01.11.2023 N 1140-пп "О внесении изменений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><text:bookmark-start text:name="anchor2017"/><text:bookmark-end text:name="anchor2017"/>17.<text:s/><text:a xlink:href="https://internet.garant.ru/document/redirect/409428115/0" office:target-frame-name="_top" xlink:show="replace">Постановление</text:a><text:s/>Правительства Курской области от 25.07.2024 N 591-пп "О внесении изменений в постановление Администрации Курской области от 21.04.2016 N 230-па "Об утверждении Положения о комитете по тарифам и ценам Курской области".</text:p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text-align="start" fo:margin-left="0.118in" fo:margin-right="0.118in" fo:text-indent="0in">
        <style:tab-stops/>
      </style:paragraph-properties>
      <style:text-properties fo:hyphenate="false"/>
    </style:style>
    <style:style style:name="Комментарий" style:display-name="Комментарий" style:family="paragraph" style:parent-style-name="Textreference">
      <style:paragraph-properties fo:text-align="justify" fo:margin-top="0.052in" fo:margin-right="0in" fo:background-color="#F0F0F0"/>
      <style:text-properties fo:font-style="italic" style:font-style-asian="italic" fo:color="#353842"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text-align="justify" fo:margin-top="0.052in" fo:margin-right="0in" fo:background-color="#F0F0F0"/>
      <style:text-properties fo:font-style="italic" style:font-style-asian="italic" fo:color="#353842"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Standard">
      <style:paragraph-properties fo:margin-top="0.125in" fo:margin-left="0.25in" fo:margin-right="0.25in" fo:text-indent="0in" fo:background-color="#EAEFED">
        <style:tab-stops/>
      </style:paragraph-properties>
      <style:text-properties fo:color="#353842"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  <style:text-properties style:font-name-asian="Times New Roman" style:font-name-complex="Times New Roma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  <style:style style:name="T14" style:parent-style-name="Основнойшрифтабзаца" style:family="text">
      <style:text-properties style:font-name-asian="Times New Roman" style:font-name-complex="Times New Roman"/>
    </style:style>
    <style:style style:name="T15" style:parent-style-name="Основнойшрифтабзаца" style:family="text">
      <style:text-properties style:font-name-asian="Times New Roman" style:font-name-complex="Times New Roman"/>
    </style:style>
    <style:style style:name="T16" style:parent-style-name="Основнойшрифтабзаца" style:family="text"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>Постановление Правительства Курской области от 31 октября 2024 г. N 887-пп "Об утверждении Положе...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span text:style-name="T14"><text:page-number text:fixed="false">2</text:page-number></text:span><text:span text:style-name="T15">/</text:span><text:span text:style-name="T16"><text:page-count style:num-format="1">13</text:page-count></text:span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Elektro2</dc:creator>
    <meta:creation-date>2025-03-24T13:18:00Z</meta:creation-date>
    <dc:date>2025-03-24T13:18:00Z</dc:date>
    <meta:template xlink:href="Normal" xlink:type="simple"/>
    <meta:editing-cycles>2</meta:editing-cycles>
    <meta:editing-duration>PT0S</meta:editing-duration>
    <meta:user-defined meta:name="Company">НПП "Гарант-Сервис"</meta:user-defined>
    <meta:document-statistic meta:page-count="13" meta:paragraph-count="97" meta:word-count="7279" meta:character-count="48673" meta:row-count="345" meta:non-whitespace-character-count="41491"/>
  </office:meta>
</office:document-meta>
</file>